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end" style:justify-single-word="false" fo:break-before="page"/>
      <style:text-properties fo:language="ru" fo:country="RU" officeooo:paragraph-rsid="001e47cc" style:font-name-asian="Times New Roman" style:language-asian="ru" style:country-asian="RU"/>
    </style:style>
    <style:style style:name="P2" style:family="paragraph" style:parent-style-name="Standard">
      <style:paragraph-properties fo:text-align="end" style:justify-single-word="false"/>
      <style:text-properties fo:language="ru" fo:country="RU" officeooo:paragraph-rsid="001e47cc" style:font-name-asian="Times New Roman" style:language-asian="ru" style:country-asian="RU"/>
    </style:style>
    <style:style style:name="P3" style:family="paragraph" style:parent-style-name="Standard">
      <style:paragraph-properties fo:text-align="center" style:justify-single-word="false"/>
      <style:text-properties fo:language="ru" fo:country="RU" officeooo:paragraph-rsid="001e47cc" style:font-name-asian="Times New Roman" style:language-asian="ru" style:country-asian="RU"/>
    </style:style>
    <style:style style:name="P4" style:family="paragraph" style:parent-style-name="Standard">
      <style:paragraph-properties fo:text-align="center" style:justify-single-word="false"/>
      <style:text-properties fo:language="ru" fo:country="RU" officeooo:rsid="001e47cc" officeooo:paragraph-rsid="001e47cc" style:font-name-asian="Times New Roman" style:language-asian="ru" style:country-asian="RU"/>
    </style:style>
    <style:style style:name="P5" style:family="paragraph" style:parent-style-name="Standard">
      <style:paragraph-properties fo:text-align="start" style:justify-single-word="false"/>
      <style:text-properties fo:language="ru" fo:country="RU" fo:font-weight="normal" officeooo:rsid="001e47cc" officeooo:paragraph-rsid="001e47cc" style:font-name-asian="Times New Roman" style:language-asian="ru" style:country-asian="RU" style:font-weight-asian="normal" style:font-weight-complex="normal"/>
    </style:style>
    <style:style style:name="P6" style:family="paragraph" style:parent-style-name="Standard">
      <style:paragraph-properties fo:text-align="center" style:justify-single-word="false"/>
      <style:text-properties fo:language="ru" fo:country="RU" fo:font-weight="normal" officeooo:rsid="001e47cc" officeooo:paragraph-rsid="001e47cc" style:font-name-asian="Times New Roman" style:language-asian="ru" style:country-asian="RU" style:font-weight-asian="normal" style:font-weight-complex="normal"/>
    </style:style>
    <style:style style:name="P7" style:family="paragraph" style:parent-style-name="Standard">
      <style:paragraph-properties fo:text-align="center" style:justify-single-word="false"/>
      <style:text-properties fo:language="ru" fo:country="RU" fo:font-weight="bold" officeooo:rsid="001e47cc" officeooo:paragraph-rsid="001e47cc" style:font-name-asian="Times New Roman" style:language-asian="ru" style:country-asian="RU" style:font-weight-asian="bold" style:font-weight-complex="bold"/>
    </style:style>
    <style:style style:name="P8" style:family="paragraph" style:parent-style-name="Standard">
      <style:paragraph-properties fo:text-align="end" style:justify-single-word="false"/>
      <style:text-properties officeooo:paragraph-rsid="001e47cc"/>
    </style:style>
    <style:style style:name="T1" style:family="text">
      <style:text-properties fo:font-size="12pt" fo:font-weight="bold" style:font-size-asian="12pt" style:font-weight-asian="bold" style:font-size-complex="12pt"/>
    </style:style>
    <style:style style:name="T2" style:family="text">
      <style:text-properties fo:font-size="12pt" fo:font-weight="bold" style:font-size-asian="12pt" style:font-weight-asian="bold" loext:padding="0cm" loext:border="none"/>
    </style:style>
    <style:style style:name="T3" style:family="text">
      <style:text-properties fo:font-size="12pt" style:font-size-asian="12pt" loext:padding="0cm" loext:border="none"/>
    </style:style>
    <style:style style:name="T4" style:family="text">
      <style:text-properties style:font-name="Times New Roman" fo:font-size="14pt" style:font-size-asian="14pt" style:font-name-complex="Times New Roman" style:font-size-complex="14pt"/>
    </style:style>
    <style:style style:name="T5" style:family="text">
      <style:text-properties fo:language="ru" fo:country="RU" style:font-name-asian="Times New Roman" style:language-asian="ru" style:country-asian="RU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УТВЕРЖДАЮ:</text:p>
      <text:p text:style-name="P2">Директор МБУ Центр ППМСП</text:p>
      <text:p text:style-name="P8"><text:span text:style-name="T5"><text:s/>«Вектор» г. Донецка</text:span></text:p>
      <text:p text:style-name="P2">_______________ Ю.Н. Бабич</text:p>
      <text:p text:style-name="P2"><text:bookmark text:name="_GoBack_Копия_2"/><text:bookmark text:name="_GoBack_Копия_1"/><text:span text:style-name="T2">Приказ № ____ от «___» _________ 20 <text:s text:c="3"/>г.</text:span></text:p>
      <text:p text:style-name="P3"><text:span text:style-name="T2"/></text:p>
      <text:p text:style-name="P4"><text:span text:style-name="T2">ПРАВИЛА ВНУТРЕННЕГО РАСПОРЯДКА ОБУЧАЮЩИХСЯ В МУНИЦИПАЛЬНОМ БЮДЖЕТНОМ УЧРЕЖДЕНИИ ЦЕНТР ПСИХОЛОГО-ПЕДАГОГИЧЕСКОЙ, МЕДИЦИНСКОЙ И СОЦИАЛЬНОЙ ПОМОЩИ « ВЕКТОР» МУНИЦИПАЛЬНОГО ОБРАЗОВАНИЯ « ГОРОД ДОНЕЦК»</text:span></text:p>
      <text:p text:style-name="P4"><text:span text:style-name="T2"/></text:p>
      <text:p text:style-name="P4"><text:span text:style-name="T2"/></text:p>
      <text:p text:style-name="P4"><text:span text:style-name="T2"/></text:p>
      <text:p text:style-name="P4"><text:span text:style-name="T2">1.Общие положения</text:span></text:p>
      <text:p text:style-name="P5"><text:span text:style-name="T3"><text:s text:c="3"/>1.1. Правила внутреннего распорядка обучающихся ( далее- Правила) муниципального бюджетного учреждения Центр психолого-педагогической, медицинской и социальной помощи « Вектор» муниципального образования « Город Донецк» ( далее — Учреждение) разработаны на основании статьи 43 Федерального закона от 29 декабря 2012г. № 273 ФЗ « Об образовании в Российской Федерации», Устава учреждения и конкретизирует регламентацию внутреннего распорядка обучающихся.</text:span></text:p>
      <text:p text:style-name="P5"><text:span text:style-name="T3"><text:s text:c="2"/>1.2.Настоящие Правила являются локальным актом учреждения, обязательным для исполнения всеми обучающимися и их родителями ( законными <text:s/>представителями). Невыполнение <text:s/>правил может служить основанием для принятия административных мер, вплоть до отчисления обучающего из учреждения.</text:span></text:p>
      <text:p text:style-name="P5"><text:span text:style-name="T3"><text:s text:c="3"/>1.3.Настоящие Правила регулируют режим организации образовательной деятельности в учреждении, права и обязанности обучающихся и их родителей ( законных представителей).</text:span></text:p>
      <text:p text:style-name="P5"><text:span text:style-name="T3"><text:s text:c="2"/>1.4. Дисциплина в учреждении поддерживается на основе уважения человеческого достоинства обучающихся и педагогических работников. Применение физического и ( или) психического наличия по отношению к обучающимся строго запрещено.</text:span></text:p>
      <text:p text:style-name="P5"><text:span text:style-name="T3"><text:s text:c="2"/>1.5. Участниками образовательного процесса являются дети от 2-х месяцев до 18 лет, педагогические работники учреждения и родители ( законные представители) несовершеннолетних детей.</text:span></text:p>
      <text:p text:style-name="P5"><text:span text:style-name="T3">1.6. Настоящие <text:s/>Правила размещаются на официальном сайте Учреждения.</text:span></text:p>
      <text:p text:style-name="P6"><text:span text:style-name="T3"/></text:p>
      <text:p text:style-name="P7"><text:span text:style-name="T3">2. Правила поведения <text:s/>обучающимися в Учреждении</text:span></text:p>
      <text:p text:style-name="P7"><text:span text:style-name="T3"/></text:p>
      <text:p text:style-name="P5"><text:span text:style-name="T3">2.1. Форма одежды обучающихся Учреждения - <text:s/>свободная, соответствующая температурному режиму Учреждения и учитывающая специфику образовательной и / или коррекционно- развивающей программы.</text:span></text:p>
      <text:p text:style-name="P5"><text:span text:style-name="T3">2.2 Обучающиеся должны быть опрятны, они самостоятельно или с помощью родителей (законных представителей)должны следить за своим внешним видом.</text:span></text:p>
      <text:p text:style-name="P5"><text:span text:style-name="T3">2.3. Обучающиеся помощью родителей ( законных представителей) обязаны соблюдать правила личной и общественной гигиены, носить сменную обувь, соблюдать и поддерживать чистоту помещения.</text:span></text:p>
      <text:p text:style-name="P5"><text:span text:style-name="T3">2.4. Обучающие должны оказывать уважения взрослым, быть внимательными к окружающим, здороваться с работниками и посетителями учреждения.</text:span></text:p>
      <text:p text:style-name="P5"><text:span text:style-name="T3">2.5. Обучающиеся и их родители ( законные представители) должны заранее приходить на занятия ( не позднее чем за 5 минут до начала занятия) в соответствии с расписанием занятий.</text:span></text:p>
      <text:p text:style-name="P5"><text:span text:style-name="T3">2.6. На занятиях обучающиеся должны иметь все необходимые принадлежности в рамках реализации образовательных и коррекционно — развивающих программ ( если иное не предусмотрено рабочей/индивидуальной программой).</text:span></text:p>
      <text:p text:style-name="P5"><text:soft-page-break/><text:span text:style-name="T3">2.7. Обучающиеся с помощью родителей ( законных представителей) обязаны строго соблюдать правила безопасности и использовать предоставляемое имущество Учреждения строго по назначению.</text:span></text:p>
      <text:p text:style-name="P5"><text:span text:style-name="T3">2.8. Во время перерывов запрещается кричать, шуметь, бегать, играть в игры, которые могут повлиять на снижение качества образовательного процесса, привести к травме и порче имущества Учреждения.</text:span></text:p>
      <text:p text:style-name="P5"><text:span text:style-name="T3"/></text:p>
      <text:p text:style-name="P5"><text:span text:style-name="T3"/></text:p>
      <text:p text:style-name="P7"><text:span text:style-name="T3">3. Заключения положения</text:span></text:p>
      <text:p text:style-name="P7"><text:span text:style-name="T3"/></text:p>
      <text:p text:style-name="P5"><text:span text:style-name="T3">3.1. Обучающиеся Учреждения имеют право на свободное выражение собственных взглядов и суждений, на развитие творческих способностей и интересов, на удовлетворение потребностей в эмоционально — личностном общении и <text:s/>иные права, предусмотренные законодательством.</text:span></text:p>
      <text:p text:style-name="P5"><text:span text:style-name="T3">3.2. Родители (законные представители) имеют право защищать законные права и интересы свои и своих детей, вносить предложения по улучшению работы Учреждения в части реализации <text:s/>образовательных и / или коррекционно- развивающих программ с детьми, иные права, предусмотренные законодательством.</text:span></text:p>
      <text:p text:style-name="P5"><text:span text:style-name="T3">3.3. Родители ( законные представители) обязаны придерживаться общепринятых правил культуры поведения в общественных местах и организациях, осуществляющих образовательную деятельность, содействовать в соблюдении данных правил детьми.</text:span></text:p>
      <text:p text:style-name="P5"><text:span text:style-name="T3">3.4. Родители (законные представители) <text:s/>обязаны немедленно информировать педагогического работника или администрацию Учреждения о каждом несчастном случае, произошедшем с ним или очевидцем которого он стал, о возникновении чрезвычайного происшествия или потенциальной террористической угрозе.</text:span></text:p>
      <text:p text:style-name="P5"><text:span text:style-name="T3">3.5. Действие настоящих Правил распространяется на всех обучающихся Учреждения, их родителей (законных представителей) вне зависимости от вида образовательной деятельности, формы и места получения образования</text:span></text:p>
      <text:p text:style-name="P5"><text:span text:style-name="T3"/></text:p>
      <text:p text:style-name="P5"><text:span text:style-name="T3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Frame_20_contents" style:display-name="Frame contents" style:family="paragraph" style:parent-style-name="Standard" style:class="extra"/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_20_Paragraph" style:display-name="List Paragraph" style:family="paragraph" style:parent-style-name="Standard">
      <style:paragraph-properties fo:margin-left="0.582cm" fo:margin-top="0.161cm" fo:margin-bottom="0cm" style:contextual-spacing="false" fo:text-indent="-0.37cm" style:auto-text-indent="false"/>
    </style:style>
    <style:style style:name="Table_20_Paragraph" style:display-name="Table Paragraph" style:family="paragraph" style:parent-style-name="Standard"/>
    <style:style style:name="normal1" style:family="paragraph">
      <style:paragraph-properties fo:margin-top="0cm" fo:margin-bottom="0cm" style:contextual-spacing="false" fo:line-height="115%" fo:text-align="start" style:justify-single-word="false" fo:orphans="2" fo:widows="2" fo:hyphenation-ladder-count="no-limit" style:writing-mode="lr-tb"/>
      <style:text-properties style:use-window-font-color="true" loext:opacity="0%" style:font-name="Calibri" fo:font-family="Calibri" style:font-family-generic="roman" style:font-pitch="variable" fo:font-size="11pt" fo:language="en" fo:country="US" style:letter-kerning="false" style:font-name-asian="Calibri1" style:font-family-asian="Calibri" style:font-family-generic-asian="system" style:font-pitch-asian="variable" style:font-size-asian="11pt" style:language-asian="en" style:country-asian="US" style:font-name-complex="Arial1" style:font-family-complex="Arial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rame" style:family="graphic">
      <style:graphic-properties text:anchor-type="as-char" svg:y="0cm" style:wrap="none" style:vertical-pos="middle" style:vertical-rel="line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4-02T15:05:42.729000000</meta:creation-date>
    <meta:print-date>2025-02-12T11:59:27.333000000</meta:print-date>
    <dc:date>2025-02-12T12:01:22.604000000</dc:date>
    <meta:editing-duration>PT3H2M59S</meta:editing-duration>
    <meta:editing-cycles>11</meta:editing-cycles>
    <meta:generator>LibreOffice/7.6.2.1$Windows_X86_64 LibreOffice_project/56f7684011345957bbf33a7ee678afaf4d2ba333</meta:generator>
    <meta:document-statistic meta:table-count="0" meta:image-count="0" meta:object-count="0" meta:page-count="2" meta:paragraph-count="28" meta:word-count="538" meta:character-count="4495" meta:non-whitespace-character-count="3958"/>
  </office:meta>
</office:document-meta>
</file>